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Kop1" style:master-page-name="MP0" style:family="paragraph">
      <style:paragraph-properties fo:break-before="page"/>
    </style:style>
    <style:style style:name="T2" style:parent-style-name="Standaardalinea-lettertype" style:family="text">
      <style:text-properties style:font-name="Times New Roman" style:font-name-asian="Times New Roman" style:font-name-complex="Times New Roman" fo:font-weight="bold" style:font-weight-asian="bold" style:font-weight-complex="bold" style:use-window-font-color="true" style:letter-kerning="true" fo:font-size="24pt" style:font-size-asian="24pt" style:font-size-complex="24pt" style:language-asian="nl" style:country-asian="NL"/>
    </style:style>
    <style:style style:name="P3" style:parent-style-name="Standaard" style:family="paragraph">
      <style:paragraph-properties fo:margin-top="0.0694in" fo:margin-bottom="0.0694in" fo:line-height="100%"/>
    </style:style>
    <style:style style:name="T4" style:parent-style-name="Standaardalinea-lettertype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nl" style:country-asian="NL"/>
    </style:style>
    <style:style style:name="P5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6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7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8" style:parent-style-name="Standaard" style:family="paragraph">
      <style:paragraph-properties fo:margin-bottom="0in" fo:line-height="100%"/>
    </style:style>
    <style:style style:name="T9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10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11" style:parent-style-name="Standaard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12" style:parent-style-name="Standaard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13" style:parent-style-name="Standaard" style:list-style-name="LFO1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14" style:parent-style-name="Standaard" style:family="paragraph">
      <style:paragraph-properties fo:margin-bottom="0in" fo:line-height="100%"/>
    </style:style>
    <style:style style:name="T15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16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17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18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19" style:parent-style-name="Standaard" style:family="paragraph">
      <style:paragraph-properties fo:margin-bottom="0in" fo:line-height="100%"/>
    </style:style>
    <style:style style:name="T20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21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22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23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24" style:parent-style-name="Standaard" style:family="paragraph">
      <style:paragraph-properties fo:margin-bottom="0in" fo:line-height="100%"/>
    </style:style>
    <style:style style:name="T25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26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27" style:parent-style-name="Standaard" style:family="paragraph">
      <style:paragraph-properties fo:margin-top="0.0694in" fo:margin-bottom="0.0694in" fo:line-height="100%"/>
    </style:style>
    <style:style style:name="T28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29" style:parent-style-name="Standaardalinea-lettertype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nl" style:country-asian="NL"/>
    </style:style>
    <style:style style:name="T30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31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32" style:parent-style-name="Standaard" style:family="paragraph">
      <style:paragraph-properties fo:margin-bottom="0in" fo:line-height="100%"/>
    </style:style>
    <style:style style:name="T33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34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35" style:parent-style-name="Standaard" style:family="paragraph">
      <style:paragraph-properties fo:margin-top="0.0694in" fo:margin-bottom="0.0694in" fo:line-height="100%"/>
    </style:style>
    <style:style style:name="T36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37" style:parent-style-name="Standaardalinea-lettertype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nl" style:country-asian="NL"/>
    </style:style>
    <style:style style:name="T38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39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0" style:parent-style-name="Standaard" style:list-style-name="LFO2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1" style:parent-style-name="Standaard" style:list-style-name="LFO2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2" style:parent-style-name="Standaard" style:list-style-name="LFO2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3" style:parent-style-name="Standaard" style:list-style-name="LFO2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4" style:parent-style-name="Standaard" style:list-style-name="LFO2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5" style:parent-style-name="Standaard" style:family="paragraph">
      <style:paragraph-properties fo:margin-bottom="0in" fo:line-height="100%"/>
    </style:style>
    <style:style style:name="T46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47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48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49" style:parent-style-name="Standaard" style:family="paragraph">
      <style:paragraph-properties fo:margin-bottom="0in" fo:line-height="100%"/>
    </style:style>
    <style:style style:name="T50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51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52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53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54" style:parent-style-name="Standaard" style:family="paragraph">
      <style:paragraph-properties fo:margin-bottom="0in" fo:line-height="100%"/>
    </style:style>
    <style:style style:name="T55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56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57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58" style:parent-style-name="Standaard" style:family="paragraph">
      <style:paragraph-properties fo:margin-bottom="0in" fo:line-height="100%"/>
    </style:style>
    <style:style style:name="T59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60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61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62" style:parent-style-name="Standaard" style:family="paragraph">
      <style:paragraph-properties fo:margin-bottom="0in" fo:line-height="100%"/>
    </style:style>
    <style:style style:name="T63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64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65" style:parent-style-name="Standaard" style:family="paragraph">
      <style:paragraph-properties fo:margin-top="0.0694in" fo:margin-bottom="0.0694in" fo:line-height="100%"/>
    </style:style>
    <style:style style:name="T66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67" style:parent-style-name="Standaardalinea-lettertype" style:family="text">
      <style:text-properties style:font-name="Times New Roman" style:font-name-asian="Times New Roman" style:font-name-complex="Times New Roman" fo:font-weight="bold" style:font-weight-asian="bold" style:font-weight-complex="bold" style:letter-kerning="false" style:language-asian="nl" style:country-asian="NL"/>
    </style:style>
    <style:style style:name="T68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69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70" style:parent-style-name="Standaard" style:family="paragraph">
      <style:paragraph-properties fo:margin-bottom="0in" fo:line-height="100%"/>
    </style:style>
    <style:style style:name="T71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72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nl" style:country-asian="NL"/>
    </style:style>
    <style:style style:name="P73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74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style:letter-kerning="false" style:language-asian="nl" style:country-asian="NL"/>
    </style:style>
    <style:style style:name="P75" style:parent-style-name="Standaard" style:family="paragraph">
      <style:paragraph-properties fo:margin-bottom="0in" fo:line-height="100%"/>
    </style:style>
    <style:style style:name="T76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P77" style:parent-style-name="Standaard" style:family="paragraph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nl" style:country-asian="NL"/>
    </style:style>
    <style:style style:name="P78" style:parent-style-name="Standaard" style:family="paragraph">
      <style:paragraph-properties fo:margin-top="0.0694in" fo:margin-bottom="0.0694in" fo:line-height="100%"/>
    </style:style>
    <style:style style:name="T79" style:parent-style-name="Standaardalinea-lettertype" style:family="text">
      <style:text-properties style:font-name="Segoe UI Emoji" style:font-name-asian="Times New Roman" style:font-name-complex="Segoe UI Emoji" style:letter-kerning="false" style:language-asian="nl" style:country-asian="NL"/>
    </style:style>
    <style:style style:name="T80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1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2" style:parent-style-name="Standaardalinea-lettertype" style:family="text">
      <style:text-properties style:font-name="Segoe UI Emoji" style:font-name-asian="Times New Roman" style:font-name-complex="Segoe UI Emoji" style:letter-kerning="false" style:language-asian="nl" style:country-asian="NL"/>
    </style:style>
    <style:style style:name="T83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4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5" style:parent-style-name="Standaardalinea-lettertype" style:family="text">
      <style:text-properties style:font-name="Segoe UI Emoji" style:font-name-asian="Times New Roman" style:font-name-complex="Segoe UI Emoji" style:letter-kerning="false" style:language-asian="nl" style:country-asian="NL"/>
    </style:style>
    <style:style style:name="T86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7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88" style:parent-style-name="Standaardalinea-lettertype" style:family="text">
      <style:text-properties style:font-name="Segoe UI Emoji" style:font-name-asian="Times New Roman" style:font-name-complex="Segoe UI Emoji" style:letter-kerning="false" style:language-asian="nl" style:country-asian="NL"/>
    </style:style>
    <style:style style:name="T89" style:parent-style-name="Standaardalinea-lettertype" style:family="text">
      <style:text-properties style:font-name="Times New Roman" style:font-name-asian="Times New Roman" style:font-name-complex="Times New Roman" style:letter-kerning="false" style:language-asian="nl" style:country-asian="NL"/>
    </style:style>
    <style:style style:name="T90" style:parent-style-name="Standaardalinea-lettertype" style:family="text">
      <style:text-properties style:font-name="Times New Roman" style:font-name-asian="Times New Roman" style:font-name-complex="Times New Roman" fo:color="#0000FF" style:letter-kerning="false" style:text-underline-type="single" style:text-underline-style="solid" style:text-underline-width="auto" style:text-underline-mode="continuous" style:language-asian="nl" style:country-asian="NL"/>
    </style:style>
    <style:style style:family="graphic" style:name="a1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7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8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9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h text:style-name="P1" text:outline-level="1"><draw:frame draw:style-name="a0" draw:name="Afbeelding 2" text:anchor-type="as-char" svg:x="0in" svg:y="0in" svg:width="1.95in" svg:height="1.3in" style:rel-width="scale" style:rel-height="scale"><draw:image xlink:href="media/image1.png" xlink:type="simple" xlink:show="embed" xlink:actuate="onLoad"/><svg:title/><svg:desc/></draw:frame><text:span text:style-name="T2">Algemene voorwaarden<text:s/></text:span></text:h>
      <text:p text:style-name="P3"><text:span text:style-name="T4">Versie augustus 2026</text:span></text:p>
      <text:h text:style-name="P5" text:outline-level="2">Artikel 1 – Toepasselijkheid</text:h>
      <text:p text:style-name="P6">Deze algemene voorwaarden zijn van toepassing op alle offertes, werkzaamheden, overeenkomsten en leveringen van DIRO Installaties.</text:p>
      <text:p text:style-name="P7">Door akkoord te gaan met een offerte of opdracht, gaat de opdrachtgever tevens akkoord met deze algemene voorwaarden.</text:p>
      <text:p text:style-name="P8"><text:span text:style-name="T9"><draw:custom-shape svg:x="0in" svg:y="0in" svg:width="45.51042in" svg:height="0.00139in" draw:z-index="0" draw:id="id0" draw:style-name="a1" draw:name="Horizontal Line 1" text:anchor-type="as-char"><svg:title/><svg:desc/><draw:enhanced-geometry draw:type="non-primitive" svg:viewBox="0 0 21600 21600" draw:enhanced-path="M 0 0 L 21600 0 21600 21600 0 21600 Z N"/></draw:custom-shape></text:span></text:p>
      <text:h text:style-name="P10" text:outline-level="2">Artikel 2 – Offertes</text:h>
      <text:list text:style-name="LFO1" text:continue-numbering="true">
        <text:list-item>
          <text:p text:style-name="P11">Alle offertes zijn vrijblijvend, tenzij anders vermeld.<text:s/></text:p>
        </text:list-item>
        <text:list-item>
          <text:p text:style-name="P12">Offertes zijn 30 dagen geldig.<text:s/></text:p>
        </text:list-item>
        <text:list-item>
          <text:p text:style-name="P13">Meer- en minderwerk wordt in overleg uitgevoerd en kan invloed hebben op de totaalprijs.<text:s/></text:p>
        </text:list-item>
      </text:list>
      <text:p text:style-name="P14"><text:span text:style-name="T15"><draw:custom-shape svg:x="0in" svg:y="0in" svg:width="45.51042in" svg:height="0.00139in" draw:z-index="0" draw:id="id1" draw:style-name="a2" draw:name="Horizontal Line 2" text:anchor-type="as-char"><svg:title/><svg:desc/><draw:enhanced-geometry draw:type="non-primitive" svg:viewBox="0 0 21600 21600" draw:enhanced-path="M 0 0 L 21600 0 21600 21600 0 21600 Z N"/></draw:custom-shape></text:span></text:p>
      <text:h text:style-name="P16" text:outline-level="2">Artikel 3 – Uitvoering van werkzaamheden</text:h>
      <text:p text:style-name="P17">DIRO Installaties voert alle werkzaamheden zorgvuldig en naar beste vakmanschap uit.</text:p>
      <text:p text:style-name="P18">Wij behouden ons het recht voor werkzaamheden te wijzigen indien dit noodzakelijk is voor een goede uitvoering.</text:p>
      <text:p text:style-name="P19"><text:span text:style-name="T20"><draw:custom-shape svg:x="0in" svg:y="0in" svg:width="45.51042in" svg:height="0.00139in" draw:z-index="0" draw:id="id2" draw:style-name="a3" draw:name="Horizontal Line 3" text:anchor-type="as-char"><svg:title/><svg:desc/><draw:enhanced-geometry draw:type="non-primitive" svg:viewBox="0 0 21600 21600" draw:enhanced-path="M 0 0 L 21600 0 21600 21600 0 21600 Z N"/></draw:custom-shape></text:span></text:p>
      <text:h text:style-name="P21" text:outline-level="2">Artikel 4 – Prijzen</text:h>
      <text:p text:style-name="P22">Alle prijzen zijn inclusief of exclusief btw zoals vermeld op de offerte of factuur.</text:p>
      <text:p text:style-name="P23">Eventuele extra werkzaamheden of materialen die niet in de offerte zijn opgenomen, worden apart berekend.</text:p>
      <text:p text:style-name="P24"><text:span text:style-name="T25"><draw:custom-shape svg:x="0in" svg:y="0in" svg:width="45.51042in" svg:height="0.00139in" draw:z-index="0" draw:id="id3" draw:style-name="a4" draw:name="Horizontal Line 4" text:anchor-type="as-char"><svg:title/><svg:desc/><draw:enhanced-geometry draw:type="non-primitive" svg:viewBox="0 0 21600 21600" draw:enhanced-path="M 0 0 L 21600 0 21600 21600 0 21600 Z N"/></draw:custom-shape></text:span></text:p>
      <text:soft-page-break/>
      <text:h text:style-name="P26" text:outline-level="2">Artikel 5 – Betaling</text:h>
      <text:p text:style-name="P27"><text:span text:style-name="T28">Facturen dienen binnen<text:s/></text:span><text:span text:style-name="T29">14 dagen</text:span><text:span text:style-name="T30"><text:s/>na factuurdatum te worden voldaan, tenzij schriftelijk anders is overeengekomen.</text:span></text:p>
      <text:p text:style-name="P31">Bij overschrijding van de betalingstermijn kunnen wettelijke rente en incassokosten in rekening worden gebracht.</text:p>
      <text:p text:style-name="P32"><text:span text:style-name="T33"><draw:custom-shape svg:x="0in" svg:y="0in" svg:width="45.51042in" svg:height="0.00139in" draw:z-index="0" draw:id="id4" draw:style-name="a5" draw:name="Horizontal Line 5" text:anchor-type="as-char"><svg:title/><svg:desc/><draw:enhanced-geometry draw:type="non-primitive" svg:viewBox="0 0 21600 21600" draw:enhanced-path="M 0 0 L 21600 0 21600 21600 0 21600 Z N"/></draw:custom-shape></text:span></text:p>
      <text:h text:style-name="P34" text:outline-level="2">Artikel 6 – Garantie</text:h>
      <text:p text:style-name="P35"><text:span text:style-name="T36">DIRO Installaties geeft<text:s/></text:span><text:span text:style-name="T37">1 jaar garantie op de door ons uitgevoerde werkzaamheden</text:span><text:span text:style-name="T38">, tenzij schriftelijk anders is overeengekomen.</text:span></text:p>
      <text:p text:style-name="P39">Garantie geldt niet voor:</text:p>
      <text:list text:style-name="LFO2" text:continue-numbering="true">
        <text:list-item>
          <text:p text:style-name="P40">normale slijtage;<text:s/></text:p>
        </text:list-item>
        <text:list-item>
          <text:p text:style-name="P41">verkeerd gebruik;<text:s/></text:p>
        </text:list-item>
        <text:list-item>
          <text:p text:style-name="P42">werkzaamheden uitgevoerd door derden;<text:s/></text:p>
        </text:list-item>
        <text:list-item>
          <text:p text:style-name="P43">bestaande gebreken die vooraf niet zichtbaar waren;<text:s/></text:p>
        </text:list-item>
        <text:list-item>
          <text:p text:style-name="P44">materialen die door de opdrachtgever zelf zijn geleverd (tenzij het gebrek aantoonbaar door onze montage is veroorzaakt).<text:s/></text:p>
        </text:list-item>
      </text:list>
      <text:p text:style-name="P45"><text:span text:style-name="T46"><draw:custom-shape svg:x="0in" svg:y="0in" svg:width="45.51042in" svg:height="0.00139in" draw:z-index="0" draw:id="id5" draw:style-name="a6" draw:name="Horizontal Line 6" text:anchor-type="as-char"><svg:title/><svg:desc/><draw:enhanced-geometry draw:type="non-primitive" svg:viewBox="0 0 21600 21600" draw:enhanced-path="M 0 0 L 21600 0 21600 21600 0 21600 Z N"/></draw:custom-shape></text:span></text:p>
      <text:h text:style-name="P47" text:outline-level="2">Artikel 7 – Materialen</text:h>
      <text:p text:style-name="P48">Indien materialen door de opdrachtgever worden geleverd, is DIRO Installaties niet verantwoordelijk voor fabricagefouten of kwaliteitsgebreken van deze materialen.</text:p>
      <text:p text:style-name="P49"><text:span text:style-name="T50"><draw:custom-shape svg:x="0in" svg:y="0in" svg:width="45.51042in" svg:height="0.00139in" draw:z-index="0" draw:id="id6" draw:style-name="a7" draw:name="Horizontal Line 7" text:anchor-type="as-char"><svg:title/><svg:desc/><draw:enhanced-geometry draw:type="non-primitive" svg:viewBox="0 0 21600 21600" draw:enhanced-path="M 0 0 L 21600 0 21600 21600 0 21600 Z N"/></draw:custom-shape></text:span></text:p>
      <text:h text:style-name="P51" text:outline-level="2">Artikel 8 – Aansprakelijkheid</text:h>
      <text:p text:style-name="P52">DIRO Installaties is uitsluitend aansprakelijk voor directe schade die aantoonbaar is ontstaan door opzet of grove nalatigheid.</text:p>
      <text:p text:style-name="P53">Wij zijn niet aansprakelijk voor gevolgschade, indirecte schade of winstderving.</text:p>
      <text:p text:style-name="P54"><text:span text:style-name="T55"><draw:custom-shape svg:x="0in" svg:y="0in" svg:width="45.51042in" svg:height="0.00139in" draw:z-index="0" draw:id="id7" draw:style-name="a8" draw:name="Horizontal Line 8" text:anchor-type="as-char"><svg:title/><svg:desc/><draw:enhanced-geometry draw:type="non-primitive" svg:viewBox="0 0 21600 21600" draw:enhanced-path="M 0 0 L 21600 0 21600 21600 0 21600 Z N"/></draw:custom-shape></text:span></text:p>
      <text:h text:style-name="P56" text:outline-level="2">Artikel 9 – Annulering</text:h>
      <text:p text:style-name="P57">Bij annulering van een opdracht nadat materialen zijn besteld of werkzaamheden zijn ingepland, kunnen reeds gemaakte kosten in rekening worden gebracht.</text:p>
      <text:soft-page-break/>
      <text:p text:style-name="P58"><text:span text:style-name="T59"><draw:custom-shape svg:x="0in" svg:y="0in" svg:width="45.51042in" svg:height="0.00139in" draw:z-index="0" draw:id="id8" draw:style-name="a9" draw:name="Horizontal Line 9" text:anchor-type="as-char"><svg:title/><svg:desc/><draw:enhanced-geometry draw:type="non-primitive" svg:viewBox="0 0 21600 21600" draw:enhanced-path="M 0 0 L 21600 0 21600 21600 0 21600 Z N"/></draw:custom-shape></text:span></text:p>
      <text:h text:style-name="P60" text:outline-level="2">Artikel 10 – Overmacht</text:h>
      <text:p text:style-name="P61">DIRO Installaties is niet aansprakelijk voor vertragingen of het niet uitvoeren van werkzaamheden als gevolg van overmacht, waaronder extreme weersomstandigheden, ziekte, leveringsproblemen of andere omstandigheden buiten onze invloed.</text:p>
      <text:p text:style-name="P62"><text:span text:style-name="T63"><draw:custom-shape svg:x="0in" svg:y="0in" svg:width="45.51042in" svg:height="0.00139in" draw:z-index="0" draw:id="id9" draw:style-name="a10" draw:name="Horizontal Line 10" text:anchor-type="as-char"><svg:title/><svg:desc/><draw:enhanced-geometry draw:type="non-primitive" svg:viewBox="0 0 21600 21600" draw:enhanced-path="M 0 0 L 21600 0 21600 21600 0 21600 Z N"/></draw:custom-shape></text:span></text:p>
      <text:h text:style-name="P64" text:outline-level="2">Artikel 11 – Klachten</text:h>
      <text:p text:style-name="P65"><text:span text:style-name="T66">Klachten dienen zo spoedig mogelijk, maar uiterlijk binnen<text:s/></text:span><text:span text:style-name="T67">14 dagen</text:span><text:span text:style-name="T68"><text:s/>na oplevering, schriftelijk of per e-mail te worden gemeld.</text:span></text:p>
      <text:p text:style-name="P69">Wij streven ernaar iedere klacht in goed overleg op te lossen.</text:p>
      <text:p text:style-name="P70"><text:span text:style-name="T71"><draw:custom-shape svg:x="0in" svg:y="0in" svg:width="45.51042in" svg:height="0.00139in" draw:z-index="0" draw:id="id10" draw:style-name="a11" draw:name="Horizontal Line 11" text:anchor-type="as-char"><svg:title/><svg:desc/><draw:enhanced-geometry draw:type="non-primitive" svg:viewBox="0 0 21600 21600" draw:enhanced-path="M 0 0 L 21600 0 21600 21600 0 21600 Z N"/></draw:custom-shape></text:span></text:p>
      <text:h text:style-name="P72" text:outline-level="2">Artikel 12 – Toepasselijk recht</text:h>
      <text:p text:style-name="P73">Op alle overeenkomsten is uitsluitend Nederlands recht van toepassing.</text:p>
      <text:p text:style-name="P74">Eventuele geschillen worden voorgelegd aan de bevoegde rechter.</text:p>
      <text:p text:style-name="P75"><text:span text:style-name="T76"><draw:custom-shape svg:x="0in" svg:y="0in" svg:width="45.51042in" svg:height="0.00139in" draw:z-index="0" draw:id="id11" draw:style-name="a12" draw:name="Horizontal Line 12" text:anchor-type="as-char"><svg:title/><svg:desc/><draw:enhanced-geometry draw:type="non-primitive" svg:viewBox="0 0 21600 21600" draw:enhanced-path="M 0 0 L 21600 0 21600 21600 0 21600 Z N"/></draw:custom-shape></text:span></text:p>
      <text:h text:style-name="P77" text:outline-level="1">DIRO Installaties</text:h>
      <text:p text:style-name="P78"><text:span text:style-name="T79">📞</text:span><text:span text:style-name="T80"><text:s/>06 38 63 98 03</text:span><text:span text:style-name="T81"><text:line-break/></text:span><text:span text:style-name="T82">💬</text:span><text:span text:style-name="T83"><text:s/>WhatsApp: 06 38 63 98 03</text:span><text:span text:style-name="T84"><text:line-break/></text:span><text:span text:style-name="T85">✉️</text:span><text:span text:style-name="T86"><text:s/>info@diroinstallaties.nl</text:span><text:span text:style-name="T87"><text:line-break/></text:span><text:span text:style-name="T88">🌐</text:span><text:span text:style-name="T89"><text:s/></text:span><text:a xlink:href="http://www.diroinstallaties.nl" office:target-frame-name="_new" xlink:show="replace"><text:span text:style-name="T90">www.diroinstallaties.nl</text:span></text:a></text:p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demi franssen</meta:initial-creator>
    <dc:creator>demi franssen</dc:creator>
    <meta:creation-date>2026-08-07T18:13:00Z</meta:creation-date>
    <dc:date>2026-08-07T18:15:00Z</dc:date>
    <meta:template xlink:href="Normal" xlink:type="simple"/>
    <meta:editing-cycles>1</meta:editing-cycles>
    <meta:editing-duration>PT120S</meta:editing-duration>
    <meta:document-statistic meta:page-count="3" meta:paragraph-count="6" meta:word-count="474" meta:character-count="3081" meta:row-count="21" meta:non-whitespace-character-count="2613"/>
  </office:meta>
</office:document-meta>
</file>